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EC0000014C43B6B897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Tabelle1" style:family="table">
      <style:table-properties style:width="17.383cm" table:align="left"/>
    </style:style>
    <style:style style:name="Tabelle1.A" style:family="table-column">
      <style:table-column-properties style:column-width="17.383cm"/>
    </style:style>
    <style:style style:name="Tabelle1.A1" style:family="table-cell">
      <style:table-cell-properties style:vertical-align="middle"/>
    </style:style>
    <style:style style:name="P1" style:family="paragraph" style:parent-style-name="Table_20_Contents">
      <style:paragraph-properties fo:margin-top="0cm" fo:margin-bottom="0.499cm" style:contextual-spacing="false"/>
    </style:style>
    <style:style style:name="P2" style:family="paragraph" style:parent-style-name="Table_20_Contents">
      <style:paragraph-properties fo:margin-top="0cm" fo:margin-bottom="0.499cm" style:contextual-spacing="false" fo:text-align="center" style:justify-single-word="false"/>
    </style:style>
    <style:style style:name="P3" style:family="paragraph" style:parent-style-name="Table_20_Contents">
      <style:paragraph-properties fo:margin-top="0cm" fo:margin-bottom="0.499cm" style:contextual-spacing="false" fo:text-align="center" style:justify-single-word="false"/>
      <style:text-properties officeooo:paragraph-rsid="00135c16"/>
    </style:style>
    <style:style style:name="P4" style:family="paragraph" style:parent-style-name="Standard">
      <style:paragraph-properties fo:text-align="center" style:justify-single-word="false"/>
      <style:text-properties style:font-name="Arial1"/>
    </style:style>
    <style:style style:name="P5" style:family="paragraph" style:parent-style-name="Standard">
      <style:text-properties style:font-name="Arial1"/>
    </style:style>
    <style:style style:name="P6" style:family="paragraph" style:parent-style-name="Standard">
      <style:text-properties style:font-name="Arial1" fo:font-weight="bold" style:font-weight-asian="bold" style:font-weight-complex="bold"/>
    </style:style>
    <style:style style:name="P7" style:family="paragraph" style:parent-style-name="Table_20_Contents">
      <style:paragraph-properties fo:margin-top="0cm" fo:margin-bottom="0.499cm" style:contextual-spacing="false"/>
      <style:text-properties style:font-name="Arial1"/>
    </style:style>
    <style:style style:name="P8" style:family="paragraph" style:parent-style-name="Table_20_Contents" style:list-style-name="L1">
      <style:paragraph-properties fo:margin-top="0cm" fo:margin-bottom="0.499cm" style:contextual-spacing="false"/>
      <style:text-properties style:font-name="Arial1" officeooo:rsid="00154507" officeooo:paragraph-rsid="00154507"/>
    </style:style>
    <style:style style:name="P9" style:family="paragraph" style:parent-style-name="Table_20_Contents" style:list-style-name="L2">
      <style:paragraph-properties fo:margin-top="0cm" fo:margin-bottom="0.499cm" style:contextual-spacing="false"/>
      <style:text-properties style:font-name="Arial1"/>
    </style:style>
    <style:style style:name="P10" style:family="paragraph" style:parent-style-name="Table_20_Contents" style:list-style-name="L1">
      <style:paragraph-properties fo:margin-top="0cm" fo:margin-bottom="0.499cm" style:contextual-spacing="false"/>
      <style:text-properties style:font-name="Arial1" officeooo:rsid="001fec00" officeooo:paragraph-rsid="001fec00"/>
    </style:style>
    <style:style style:name="T1" style:family="text">
      <style:text-properties officeooo:rsid="000df421"/>
    </style:style>
    <style:style style:name="T2" style:family="text">
      <style:text-properties officeooo:rsid="000ed60e"/>
    </style:style>
    <style:style style:name="T3" style:family="text">
      <style:text-properties officeooo:rsid="0010d2d2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10d2d2" style:font-weight-asian="bold" style:font-weight-complex="bold"/>
    </style:style>
    <style:style style:name="T6" style:family="text">
      <style:text-properties fo:font-weight="bold" officeooo:rsid="000df421" style:font-weight-asian="bold" style:font-weight-complex="bold"/>
    </style:style>
    <style:style style:name="T7" style:family="text">
      <style:text-properties fo:font-weight="bold" officeooo:rsid="00135c16" style:font-weight-asian="bold" style:font-weight-complex="bold"/>
    </style:style>
    <style:style style:name="T8" style:family="text">
      <style:text-properties officeooo:rsid="00135c16"/>
    </style:style>
    <style:style style:name="T9" style:family="text">
      <style:text-properties officeooo:rsid="00166734"/>
    </style:style>
    <style:style style:name="T10" style:family="text">
      <style:text-properties officeooo:rsid="00193557"/>
    </style:style>
    <style:style style:name="T11" style:family="text">
      <style:text-properties style:font-name="Arial1"/>
    </style:style>
    <style:style style:name="T12" style:family="text">
      <style:text-properties style:font-name="Arial1" officeooo:rsid="000f1c91"/>
    </style:style>
    <style:style style:name="T13" style:family="text">
      <style:text-properties style:font-name="Arial1" fo:font-size="18pt" officeooo:rsid="00135c16" style:font-size-asian="18pt" style:font-size-complex="18pt"/>
    </style:style>
    <style:style style:name="T14" style:family="text">
      <style:text-properties style:font-name="Arial1" fo:font-size="18pt" officeooo:rsid="001f82c3" style:font-size-asian="18pt" style:font-size-complex="18pt"/>
    </style:style>
    <style:style style:name="T15" style:family="text">
      <style:text-properties style:font-name="Arial1" officeooo:rsid="00193557"/>
    </style:style>
    <style:style style:name="T16" style:family="text">
      <style:text-properties style:font-name="Arial1" officeooo:rsid="000df421"/>
    </style:style>
    <style:style style:name="T17" style:family="text">
      <style:text-properties officeooo:rsid="001cf127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Grafik1" text:anchor-type="paragraph" svg:x="5.195cm" svg:y="-1.296cm" svg:width="6.477cm" svg:height="2.143cm" draw:z-index="0"><draw:image xlink:href="Pictures/10000000000003EC0000014C43B6B897.jpg" xlink:type="simple" xlink:show="embed" xlink:actuate="onLoad" draw:mime-type="image/jpeg"/></draw:frame></text:p>
      <text:p text:style-name="P4"><text:span text:style-name="T4">Erstellung einer <text:s/>Rangordnung für </text:span><text:span text:style-name="T5">die befristete Aufnahme eine</text:span><text:span text:style-name="T7">s Sozialbetreuers - Sozialbetreuerin</text:span><text:span text:style-name="T4">,</text:span> <text:span text:style-name="T8">V</text:span>. F.E., <text:span text:style-name="T8">Pflege</text:span><text:span text:style-name="T5">, </text:span><text:span text:style-name="T6">Ritten</text:span></text:p>
      <text:p text:style-name="P5"/>
      <text:p text:style-name="P6"><text:span text:style-name="T2">Einreichedatum - </text:span> <text:span text:style-name="T10">30.09.2026</text:span></text:p>
      <table:table table:name="Tabelle1" table:style-name="Tabelle1">
        <table:table-column table:style-name="Tabelle1.A"/>
        <table:table-row>
          <table:table-cell table:style-name="Tabelle1.A1" office:value-type="string">
            <text:p text:style-name="P2"><text:span text:style-name="Strong_20_Emphasis"><text:span text:style-name="T11">D</text:span></text:span><text:span text:style-name="Strong_20_Emphasis"><text:span text:style-name="T12">ER</text:span></text:span><text:span text:style-name="Strong_20_Emphasis"><text:span text:style-name="T11"> DIREKTOR</text:span></text:span></text:p>
            <text:p text:style-name="P7">gibt bekannt, dass eine Rangordnung nach Prüfungen für die befristete Anstellung von</text:p>
          </table:table-cell>
        </table:table-row>
        <table:table-row>
          <table:table-cell table:style-name="Tabelle1.A1" office:value-type="string">
            <text:p text:style-name="P3"><text:span text:style-name="Strong_20_Emphasis"><text:span text:style-name="T14">Krankenpfleger</text:span></text:span><text:span text:style-name="Strong_20_Emphasis"><text:span text:style-name="T13"> – </text:span></text:span><text:span text:style-name="Strong_20_Emphasis"><text:span text:style-name="T14">Krankenpflegerin</text:span></text:span><text:span text:style-name="Strong_20_Emphasis"><text:span text:style-name="T13"> V</text:span></text:span><text:span text:style-name="Strong_20_Emphasis"><text:span text:style-name="T14">IIter</text:span></text:span><text:span text:style-name="Strong_20_Emphasis"><text:span text:style-name="T13">. FE</text:span></text:span></text:p>
          </table:table-cell>
        </table:table-row>
        <table:table-row>
          <table:table-cell table:style-name="Tabelle1.A1" office:value-type="string">
            <text:p text:style-name="P7">Teil<text:span text:style-name="T1">zeit </text:span><text:span text:style-name="T8">oder Vollzeit</text:span>, <text:span text:style-name="T3">zeitig befristet </text:span><text:span text:style-name="T8">in der Pflege</text:span><text:span text:style-name="T1"> </text:span>der deutschen Sprachgruppe vorbehalten, erstellt wird.</text:p>
            <text:p text:style-name="P1"><text:span text:style-name="Strong_20_Emphasis"><text:span text:style-name="T11">Voraussetzung für die Aufnahme in die Rangordnung:</text:span></text:span></text:p>
            <text:list text:style-name="L1">
              <text:list-item>
                <text:p text:style-name="P10">Hochschuldiplom</text:p>
              </text:list-item>
              <text:list-item>
                <text:p text:style-name="P10">Eintragung ins entsprechende Berufsverzeichnis</text:p>
              </text:list-item>
              <text:list-item>
                <text:p text:style-name="P8">Zweisprachigkeitsnachweis </text:p>
              </text:list-item>
            </text:list>
            <text:list text:style-name="L2">
              <text:list-item>
                <text:p text:style-name="P9">Zugehörigkeit zur deutschen Sprachgruppe </text:p>
              </text:list-item>
            </text:list>
            <text:p text:style-name="P7"> </text:p>
            <text:p text:style-name="P7">Die nach einer Vorlage abgefassten Ansuchen um Aufnahme in die Rangordnung müssen bis</text:p>
            <text:p text:style-name="P2"><text:span text:style-name="Strong_20_Emphasis"><text:span text:style-name="T11">12.00 Uhr des </text:span></text:span><text:span text:style-name="Strong_20_Emphasis"><text:span text:style-name="T15">30.09.2026</text:span></text:span></text:p>
            <text:p text:style-name="P1"><text:span text:style-name="T11">im Sekretariat des ÖBPB </text:span><text:span text:style-name="T16">Seniorenwohnheim Ritten, Klobenstein, Dorfstr. 20 oder </text:span><text:a xlink:type="simple" xlink:href="mailto:senioren.ritten@pec.it" text:style-name="Internet_20_link" text:visited-style-name="Visited_20_Internet_20_Link"><text:span text:style-name="T16">senioren.ritten@pec.it</text:span></text:a><text:span text:style-name="T16"> </text:span><text:span text:style-name="T11">einge­reicht werden.</text:span></text:p>
            <text:p text:style-name="P7">Die Erstellung der Rangordnung erfolgt nach Bewertung der <text:span text:style-name="T17">mündlichen </text:span>Prüfung.</text:p>
          </table:table-cell>
        </table:table-row>
      </table:table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8-12T14:15:18.701000000</meta:creation-date>
    <dc:date>2026-08-25T13:19:43.233000000</dc:date>
    <meta:editing-duration>PT58M5S</meta:editing-duration>
    <meta:editing-cycles>17</meta:editing-cycles>
    <meta:generator>LibreOffice/24.2.6.2$Windows_x86 LibreOffice_project/ef66aa7e36a1bb8e65bfbc63aba53045a14d0871</meta:generator>
    <meta:print-date>2024-08-12T14:19:31.248000000</meta:print-date>
    <meta:printed-by>PDF-Dateien</meta:printed-by>
    <meta:document-statistic meta:table-count="1" meta:image-count="1" meta:object-count="0" meta:page-count="1" meta:paragraph-count="16" meta:word-count="111" meta:character-count="891" meta:non-whitespace-character-count="793"/>
  </office:meta>
</office:document-meta>
</file>